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iberation Serif" svg:font-family="'Liberation Serif'" style:font-family-generic="roman" style:font-pitch="variable"/>
    <style:font-face style:name="OpenSymbol" svg:font-family="OpenSymbol" style:font-charset="x-symbol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Xunta Sans" svg:font-family="'Xunta Sans'" style:font-family-generic="modern" style:font-pitch="variable"/>
  </office:font-face-decls>
  <office:automatic-styles>
    <style:style style:name="P1" style:family="paragraph" style:parent-style-name="Standard">
      <style:text-properties style:font-name="Xunta Sans" fo:font-size="14pt" officeooo:rsid="00155edf" officeooo:paragraph-rsid="00155edf" style:font-size-asian="14pt" style:font-size-complex="14pt"/>
    </style:style>
    <style:style style:name="P2" style:family="paragraph" style:parent-style-name="Standard">
      <style:text-properties style:font-name="Xunta Sans" fo:font-size="14pt" officeooo:rsid="00138ea4" officeooo:paragraph-rsid="00138ea4" style:font-size-asian="14pt" style:font-size-complex="14pt"/>
    </style:style>
    <style:style style:name="P3" style:family="paragraph" style:parent-style-name="Text_20_body">
      <style:text-properties style:font-name="Xunta Sans" fo:font-size="14pt" fo:font-weight="bold" officeooo:rsid="00138ea4" officeooo:paragraph-rsid="00138ea4" style:font-size-asian="14pt" style:font-size-complex="14pt"/>
    </style:style>
    <style:style style:name="P4" style:family="paragraph" style:parent-style-name="Text_20_body">
      <style:text-properties style:font-name="Xunta Sans" fo:font-size="14pt" fo:font-weight="bold" style:font-size-asian="14pt" style:font-size-complex="14pt"/>
    </style:style>
    <style:style style:name="P5" style:family="paragraph" style:parent-style-name="Standard">
      <style:paragraph-properties fo:text-align="center" style:justify-single-word="false"/>
      <style:text-properties fo:color="#c9211e" loext:opacity="100%" style:font-name="Xunta Sans" fo:font-size="14pt" fo:font-weight="bold" officeooo:rsid="00155edf" officeooo:paragraph-rsid="001747a4" style:font-size-asian="14pt" style:font-weight-asian="bold" style:font-size-complex="14pt" style:font-weight-complex="bold"/>
    </style:style>
    <style:style style:name="P6" style:family="paragraph" style:parent-style-name="Text_20_body" style:list-style-name="L1">
      <style:text-properties style:font-name="Xunta Sans" fo:font-size="14pt" style:font-size-asian="14pt" style:font-size-complex="14pt"/>
    </style:style>
    <style:style style:name="P7" style:family="paragraph" style:parent-style-name="Text_20_body" style:list-style-name="L2">
      <style:text-properties style:font-name="Xunta Sans" fo:font-size="14pt" style:font-size-asian="14pt" style:font-size-complex="14pt"/>
    </style:style>
    <style:style style:name="T1" style:family="text">
      <style:text-properties fo:font-weight="bold"/>
    </style:style>
    <style:style style:name="T2" style:family="text">
      <style:text-properties fo:font-weight="bold" officeooo:rsid="0018bfb9"/>
    </style:style>
    <style:style style:name="T3" style:family="text">
      <style:text-properties officeooo:rsid="00155edf"/>
    </style:style>
    <style:style style:name="T4" style:family="text">
      <style:text-properties officeooo:rsid="001747a4"/>
    </style:style>
    <style:style style:name="T5" style:family="text">
      <style:text-properties officeooo:rsid="001a4008"/>
    </style:style>
    <text:list-style style:name="L1">
      <text:list-level-style-bullet text:level="1" text:style-name="Bullet_20_Symbols" loext:num-list-format="%1%." style:num-suffix="." text:bullet-char="•">
        <style:list-level-properties text:space-before="0.748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1.995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42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489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36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6.983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3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478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25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1.972cm" text:min-label-width="0.499cm"/>
      </text:list-level-style-bullet>
    </text:list-style>
    <text:list-style style:name="L2">
      <text:list-level-style-bullet text:level="1" text:style-name="Bullet_20_Symbols" loext:num-list-format="%1%." style:num-suffix="." text:bullet-char="•">
        <style:list-level-properties text:space-before="0.748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1.995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42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489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36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6.983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3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478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25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1.972cm" text:min-label-width="0.499cm"/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>CALENARIO <text:span text:style-name="T4">202</text:span><text:span text:style-name="T5">6</text:span><text:span text:style-name="T4">-202</text:span><text:span text:style-name="T5">7</text:span></text:p>
      <text:p text:style-name="P5">OBRADOIRO DE INICIACIÓN Á HISTORA DA ARTE</text:p>
      <text:p text:style-name="P2"/>
      <text:p text:style-name="P2"/>
      <text:p text:style-name="P2"><text:span text:style-name="T3">Xoves</text:span> <text:s/><text:span text:style-name="T3">de </text:span>17:30 a 19:<text:span text:style-name="T3">00 h.</text:span></text:p>
      <text:p text:style-name="P1">Salón de Actos da Biblioteca Pública de Pontevedra Antonio Odriozola</text:p>
      <text:p text:style-name="P2"/>
      <text:p text:style-name="P3"/>
      <text:p text:style-name="P3">2026</text:p>
      <text:list xml:id="list4069736939" text:style-name="L1">
        <text:list-item>
          <text:p text:style-name="P6"><text:span text:style-name="T1">O</text:span><text:span text:style-name="T2">utubro</text:span><text:span text:style-name="T1">:</text:span> 8, 15, 22, 29</text:p>
        </text:list-item>
        <text:list-item>
          <text:p text:style-name="P6"><text:span text:style-name="T1">Novembr</text:span><text:span text:style-name="T2">o</text:span><text:span text:style-name="T1">:</text:span> 5, 12, 19, 26</text:p>
        </text:list-item>
        <text:list-item>
          <text:p text:style-name="P6"><text:span text:style-name="T1">D</text:span><text:span text:style-name="T2">e</text:span><text:span text:style-name="T1">cembr</text:span><text:span text:style-name="T2">o</text:span><text:span text:style-name="T1">:</text:span> 3, 10, 17</text:p>
        </text:list-item>
      </text:list>
      <text:p text:style-name="P4">2027</text:p>
      <text:list xml:id="list4015723953" text:style-name="L2">
        <text:list-item>
          <text:p text:style-name="P7"><text:span text:style-name="T2">Xaneiro</text:span><text:span text:style-name="T1">:</text:span> 14, 21, 28</text:p>
        </text:list-item>
        <text:list-item>
          <text:p text:style-name="P7"><text:span text:style-name="T1">Febre</text:span><text:span text:style-name="T2">i</text:span><text:span text:style-name="T1">ro:</text:span> 4, 11, 18, 25</text:p>
        </text:list-item>
        <text:list-item>
          <text:p text:style-name="P7"><text:span text:style-name="T1">Marzo:</text:span> 4, 11, 18</text:p>
        </text:list-item>
        <text:list-item>
          <text:p text:style-name="P7"><text:span text:style-name="T1">Abril:</text:span> 1, 8, 15, 22, 29</text:p>
        </text:list-item>
        <text:list-item>
          <text:p text:style-name="P7"><text:span text:style-name="T1">Ma</text:span><text:span text:style-name="T2">i</text:span><text:span text:style-name="T1">o:</text:span> 6, 13, 20, 27</text:p>
        </text:list-item>
        <text:list-item>
          <text:p text:style-name="P7"><text:span text:style-name="T2">X</text:span><text:span text:style-name="T1">u</text:span><text:span text:style-name="T2">ñ</text:span><text:span text:style-name="T1">o:</text:span> 3, 10, 17</text:p>
        </text:list-item>
      </text:list>
      <text:p text:style-name="P2"/>
      <text:p text:style-name="P2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iberation Serif" svg:font-family="'Liberation Serif'" style:font-family-generic="roman" style:font-pitch="variable"/>
    <style:font-face style:name="OpenSymbol" svg:font-family="OpenSymbol" style:font-charset="x-symbol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Xunta Sans" svg:font-family="'Xunta Sans'" style:font-family-generic="moder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loext:opacity="100%" style:font-name="Liberation Serif" fo:font-size="12pt" fo:language="af" fo:country="NA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paragraph">
      <style:paragraph-properties style:text-autospace="ideograph-alpha" style:punctuation-wrap="hanging" style:line-break="strict" style:writing-mode="page"/>
      <style:text-properties fo:color="#000000" loext:opacity="100%" style:font-name="Liberation Serif" fo:font-size="12pt" fo:language="af" fo:country="NA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499cm" style:contextual-spacing="false" fo:line-height="115%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date>2026-09-07T16:01:42.075000000</dc:date>
    <dc:creator>Pilar Fernández Ruiz</dc:creator>
    <meta:editing-duration>PT7M19S</meta:editing-duration>
    <meta:editing-cycles>5</meta:editing-cycles>
    <meta:generator>LibreOffice/7.2.6.2$Windows_X86_64 LibreOffice_project/b0ec3a565991f7569a5a7f5d24fed7f52653d754</meta:generator>
    <meta:document-statistic meta:table-count="0" meta:image-count="0" meta:object-count="0" meta:page-count="1" meta:paragraph-count="15" meta:word-count="78" meta:character-count="350" meta:non-whitespace-character-count="295"/>
  </office:meta>
</office:document-meta>
</file>