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 style:font-family-generic="modern" style:font-pitch="variable"/>
  </office:font-face-decls>
  <office:automatic-styles>
    <style:style style:name="P1" style:family="paragraph" style:parent-style-name="Standard">
      <style:text-properties style:font-name="Xunta Sans" fo:font-size="14pt" style:font-size-asian="14pt" style:font-size-complex="14pt"/>
    </style:style>
    <style:style style:name="P2" style:family="paragraph" style:parent-style-name="Text_20_body">
      <style:text-properties fo:color="#000000" loext:opacity="100%" style:font-name="Xunta Sans" fo:font-size="14pt" style:font-size-asian="14pt" style:font-size-complex="14pt"/>
    </style:style>
    <style:style style:name="P3" style:family="paragraph" style:parent-style-name="Text_20_body">
      <style:text-properties fo:color="#000000" loext:opacity="100%" style:font-name="Xunta Sans" fo:font-size="14pt" officeooo:rsid="001bce60" officeooo:paragraph-rsid="001bce60" style:font-size-asian="14pt" style:font-size-complex="14pt"/>
    </style:style>
    <style:style style:name="P4" style:family="paragraph" style:parent-style-name="Text_20_body">
      <style:text-properties fo:color="#000000" loext:opacity="100%" style:font-name="Xunta Sans" fo:font-size="14pt" officeooo:paragraph-rsid="001bce60" style:font-size-asian="14pt" style:font-size-complex="14pt"/>
    </style:style>
    <style:style style:name="P5" style:family="paragraph" style:parent-style-name="Text_20_body">
      <style:text-properties fo:color="#000000" loext:opacity="100%" style:font-name="Xunta Sans" fo:font-size="14pt" fo:font-weight="bold" officeooo:rsid="001bce60" officeooo:paragraph-rsid="001bce60" style:font-size-asian="14pt" style:font-weight-asian="bold" style:font-size-complex="14pt" style:font-weight-complex="bold"/>
    </style:style>
    <style:style style:name="P6" style:family="paragraph" style:parent-style-name="Text_20_body">
      <style:paragraph-properties fo:text-align="center" style:justify-single-word="false"/>
      <style:text-properties fo:color="#c9211e" loext:opacity="100%" style:font-name="Xunta Sans" fo:font-size="14pt" officeooo:paragraph-rsid="001bce60" style:font-size-asian="14pt" style:font-size-complex="14pt"/>
    </style:style>
    <style:style style:name="P7" style:family="paragraph" style:parent-style-name="Text_20_body">
      <style:paragraph-properties fo:text-align="center" style:justify-single-word="false"/>
      <style:text-properties fo:color="#c9211e" loext:opacity="100%" style:font-name="Xunta Sans" fo:font-size="14pt" officeooo:rsid="001bce60" officeooo:paragraph-rsid="001bce60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fo:color="#c9211e" loext:opacity="100%" style:font-name="Xunta Sans" fo:font-size="14pt" officeooo:rsid="001bce60" officeooo:paragraph-rsid="001bce60" style:font-size-asian="14pt" style:font-size-complex="14pt"/>
    </style:style>
    <style:style style:name="P9" style:family="paragraph" style:parent-style-name="Text_20_body">
      <style:text-properties fo:color="#000000" loext:opacity="100%" style:font-name="Xunta Sans" fo:font-size="14pt" fo:font-weight="bold" officeooo:rsid="001bce60" officeooo:paragraph-rsid="001bce60" style:font-size-asian="14pt" style:font-weight-asian="bold" style:font-size-complex="14pt" style:font-weight-complex="bold"/>
    </style:style>
    <style:style style:name="T1" style:family="text">
      <style:text-properties officeooo:rsid="001bce60"/>
    </style:style>
    <style:style style:name="T2" style:family="text">
      <style:text-properties officeooo:rsid="001c10b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 text:c="2"/><text:span text:style-name="T1">CALENDARIO CLUB LECTURA INFANTIL </text:span></text:p>
      <text:p text:style-name="P7">2026-2027</text:p>
      <text:p text:style-name="P7">3º a 6º de Primaria</text:p>
      <text:p text:style-name="P3"/>
      <text:p text:style-name="P3">Quincenal. Venres alternos de 18:00 A 19:00</text:p>
      <text:p text:style-name="P4"><text:s text:c="2"/></text:p>
      <text:p text:style-name="P5">2026</text:p>
      <text:p text:style-name="P2">9 e 23 de outubro</text:p>
      <text:p text:style-name="P2">6 e 20 de novembro</text:p>
      <text:p text:style-name="P2">4 e 18 de dece<text:span text:style-name="T2">m</text:span>bro</text:p>
      <text:p text:style-name="P5"/>
      <text:p text:style-name="P5">2027</text:p>
      <text:p text:style-name="P2">8 e 22 de xaneiro</text:p>
      <text:p text:style-name="P2">5 e 19 de febreiro</text:p>
      <text:p text:style-name="P2">5 e1 9 de marzo</text:p>
      <text:p text:style-name="P2">9 e 23 de abril</text:p>
      <text:p text:style-name="P2">7 e 21 de maio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 style:font-family-generic="moder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Liberation Serif" fo:font-size="12pt" fo:language="af" fo:country="NA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af" fo:country="NA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9-09T11:15:49.477000000</dc:date>
    <dc:creator>Pilar Fernández Ruiz</dc:creator>
    <meta:editing-duration>PT7M44S</meta:editing-duration>
    <meta:editing-cycles>2</meta:editing-cycles>
    <meta:generator>LibreOffice/7.2.6.2$Windows_X86_64 LibreOffice_project/b0ec3a565991f7569a5a7f5d24fed7f52653d754</meta:generator>
    <meta:document-statistic meta:table-count="0" meta:image-count="0" meta:object-count="0" meta:page-count="1" meta:paragraph-count="15" meta:word-count="59" meta:character-count="248" meta:non-whitespace-character-count="198"/>
  </office:meta>
</office:document-meta>
</file>