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iberation Serif" svg:font-family="'Liberation Serif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Xunta Sans" svg:font-family="'Xunta Sans'" style:font-family-generic="modern" style:font-pitch="variable"/>
  </office:font-face-decls>
  <office:automatic-styles>
    <style:style style:name="P1" style:family="paragraph" style:parent-style-name="Standard">
      <style:text-properties style:font-name="Xunta Sans" fo:font-size="14pt" style:font-size-asian="14pt" style:font-size-complex="14pt"/>
    </style:style>
    <style:style style:name="P2" style:family="paragraph" style:parent-style-name="Text_20_body">
      <style:text-properties fo:color="#000000" loext:opacity="100%" style:font-name="Xunta Sans" fo:font-size="14pt" style:font-size-asian="14pt" style:font-size-complex="14pt"/>
    </style:style>
    <style:style style:name="P3" style:family="paragraph" style:parent-style-name="Text_20_body">
      <style:text-properties fo:color="#000000" loext:opacity="100%" style:font-name="Xunta Sans" fo:font-size="14pt" officeooo:rsid="001bce60" officeooo:paragraph-rsid="001bce60" style:font-size-asian="14pt" style:font-size-complex="14pt"/>
    </style:style>
    <style:style style:name="P4" style:family="paragraph" style:parent-style-name="Text_20_body">
      <style:text-properties fo:color="#000000" loext:opacity="100%" style:font-name="Xunta Sans" fo:font-size="14pt" officeooo:paragraph-rsid="001bce60" style:font-size-asian="14pt" style:font-size-complex="14pt"/>
    </style:style>
    <style:style style:name="P5" style:family="paragraph" style:parent-style-name="Text_20_body">
      <style:text-properties fo:color="#000000" loext:opacity="100%" style:font-name="Xunta Sans" fo:font-size="14pt" officeooo:rsid="001c81e3" officeooo:paragraph-rsid="001c81e3" style:font-size-asian="14pt" style:font-size-complex="14pt"/>
    </style:style>
    <style:style style:name="P6" style:family="paragraph" style:parent-style-name="Text_20_body">
      <style:text-properties fo:color="#000000" loext:opacity="100%" style:font-name="Xunta Sans" fo:font-size="14pt" fo:font-weight="bold" officeooo:rsid="001bce60" officeooo:paragraph-rsid="001bce60" style:font-size-asian="14pt" style:font-weight-asian="bold" style:font-size-complex="14pt" style:font-weight-complex="bold"/>
    </style:style>
    <style:style style:name="P7" style:family="paragraph" style:parent-style-name="Text_20_body">
      <style:paragraph-properties fo:text-align="center" style:justify-single-word="false"/>
      <style:text-properties fo:color="#c9211e" loext:opacity="100%" style:font-name="Xunta Sans" fo:font-size="14pt" officeooo:paragraph-rsid="001bce60" style:font-size-asian="14pt" style:font-size-complex="14pt"/>
    </style:style>
    <style:style style:name="P8" style:family="paragraph" style:parent-style-name="Text_20_body">
      <style:paragraph-properties fo:text-align="center" style:justify-single-word="false"/>
      <style:text-properties fo:color="#c9211e" loext:opacity="100%" style:font-name="Xunta Sans" fo:font-size="14pt" officeooo:rsid="001bce60" officeooo:paragraph-rsid="001bce60" style:font-size-asian="14pt" style:font-size-complex="14pt"/>
    </style:style>
    <style:style style:name="P9" style:family="paragraph" style:parent-style-name="Text_20_body">
      <style:paragraph-properties fo:text-align="center" style:justify-single-word="false"/>
      <style:text-properties fo:color="#c9211e" loext:opacity="100%" style:font-name="Xunta Sans" fo:font-size="14pt" officeooo:rsid="001c81e3" officeooo:paragraph-rsid="001c81e3" style:font-size-asian="14pt" style:font-size-complex="14pt"/>
    </style:style>
    <style:style style:name="T1" style:family="text">
      <style:text-properties officeooo:rsid="001bce60"/>
    </style:style>
    <style:style style:name="T2" style:family="text">
      <style:text-properties officeooo:rsid="001c81e3"/>
    </style:style>
    <style:style style:name="T3" style:family="text">
      <style:text-properties officeooo:rsid="001d06cf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<text:s text:c="2"/><text:span text:style-name="T1">CALENDARIO CLUB LECTURA </text:span><text:span text:style-name="T2">XUVENIL</text:span></text:p>
      <text:p text:style-name="P8">2026-2027</text:p>
      <text:p text:style-name="P9">Educación Secundaria</text:p>
      <text:p text:style-name="P3"/>
      <text:p text:style-name="P3">Quincenal. Venres alternos de 18:00 A 19:00</text:p>
      <text:p text:style-name="P4"><text:s text:c="2"/></text:p>
      <text:p text:style-name="P6">2026</text:p>
      <text:p text:style-name="P2"><text:span text:style-name="T2">16 e 30</text:span> de outubro</text:p>
      <text:p text:style-name="P2"><text:span text:style-name="T2">13 e 27</text:span> de novembro</text:p>
      <text:p text:style-name="P2"><text:span text:style-name="T2">11</text:span> de dece<text:span text:style-name="T3">m</text:span>bro</text:p>
      <text:p text:style-name="P6"/>
      <text:p text:style-name="P6">2027</text:p>
      <text:p text:style-name="P2"><text:span text:style-name="T2">15</text:span> e 2<text:span text:style-name="T2">9</text:span> de xaneiro</text:p>
      <text:p text:style-name="P2"><text:span text:style-name="T2">12</text:span> e <text:span text:style-name="T2">26</text:span> de febreiro</text:p>
      <text:p text:style-name="P2"><text:span text:style-name="T2">12 </text:span>de marzo</text:p>
      <text:p text:style-name="P2"><text:span text:style-name="T2">2, 16 e 30</text:span> de abril</text:p>
      <text:p text:style-name="P2"><text:span text:style-name="T2">14</text:span> e 2<text:span text:style-name="T2">8</text:span> de maio</text:p>
      <text:p text:style-name="P5">4 de xuño</text:p>
      <text:p text:style-name="P1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iberation Serif" svg:font-family="'Liberation Serif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Xunta Sans" svg:font-family="'Xunta Sans'" style:font-family-generic="moder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fo:color="#000000" loext:opacity="100%" style:font-name="Liberation Serif" fo:font-size="12pt" fo:language="af" fo:country="NA" style:font-name-asian="Segoe UI" style:font-size-asian="12pt" style:language-asian="zh" style:country-asian="CN" style:font-name-complex="Tahoma" style:font-size-complex="12pt" style:language-complex="hi" style:country-complex="IN"/>
    </style:default-style>
    <style:default-style style:family="paragraph">
      <style:paragraph-properties style:text-autospace="ideograph-alpha" style:punctuation-wrap="hanging" style:line-break="strict" style:writing-mode="page"/>
      <style:text-properties fo:color="#000000" loext:opacity="100%" style:font-name="Liberation Serif" fo:font-size="12pt" fo:language="af" fo:country="NA" style:font-name-asian="Segoe UI" style:font-size-asian="12pt" style:language-asian="zh" style:country-asian="CN" style:font-name-complex="Tahoma" style:font-size-complex="12pt" style:language-complex="hi" style:country-complex="IN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499cm" style:contextual-spacing="false" fo:line-height="115%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date>2026-09-09T16:02:10.260000000</dc:date>
    <dc:creator>Pilar Fernández Ruiz</dc:creator>
    <meta:editing-duration>PT4H43M53S</meta:editing-duration>
    <meta:editing-cycles>3</meta:editing-cycles>
    <meta:generator>LibreOffice/7.2.6.2$Windows_X86_64 LibreOffice_project/b0ec3a565991f7569a5a7f5d24fed7f52653d754</meta:generator>
    <meta:document-statistic meta:table-count="0" meta:image-count="0" meta:object-count="0" meta:page-count="1" meta:paragraph-count="16" meta:word-count="56" meta:character-count="257" meta:non-whitespace-character-count="212"/>
  </office:meta>
</office:document-meta>
</file>